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g" manifest:media-type="image/jpeg"/>
  <manifest:file-entry manifest:full-path="settings.xml" manifest:media-type="text/xml"/>
  <manifest:file-entry manifest:full-path="styles.xml" manifest:media-type="text/xml"/>
  <manifest:file-entry manifest:full-path="media/image8.svg" manifest:media-type=""/>
  <manifest:file-entry manifest:full-path="media/image9.svg" manifest:media-type=""/>
  <manifest:file-entry manifest:full-path="media/image10.svg" manifest:media-type=""/>
  <manifest:file-entry manifest:full-path="media/image11.svg" manifest:media-type="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474" style:parent-style-name="Graphics">
      <style:graphic-properties draw:fill="none" fo:clip="rect(0in, 0in, 0in, 0in)" draw:stroke="none"/>
    </style:style>
    <style:style style:family="graphic" style:name="a475" style:parent-style-name="Graphics">
      <style:graphic-properties draw:fill="none" fo:clip="rect(0in, 0in, 0in, 0in)" draw:stroke="none"/>
    </style:style>
    <style:style style:family="graphic" style:name="a476" style:parent-style-name="Graphics">
      <style:graphic-properties draw:fill="none" fo:clip="rect(0in, 0in, 0in, 0in)" draw:stroke="none"/>
    </style:style>
    <style:style style:family="drawing-page" style:name="a477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443" style:parent-style-name="Graphics">
      <style:graphic-properties draw:fill="none" fo:clip="rect(0in, 0in, 0in, 0in)" draw:stroke="none"/>
    </style:style>
    <style:style style:family="graphic" style:name="a444" style:parent-style-name="Graphics">
      <style:graphic-properties draw:fill="none" fo:clip="rect(0in, 0in, 0in, 0in)" draw:stroke="none"/>
    </style:style>
    <style:style style:family="graphic" style:name="a445" style:parent-style-name="Graphics">
      <style:graphic-properties draw:fill="none" fo:clip="rect(0in, 0in, 0in, 0in)" draw:stroke="none"/>
    </style:style>
    <style:style style:family="drawing-page" style:name="a380">
      <style:drawing-page-properties draw:fill="solid" draw:fill-color="#000000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446" style:parent-style-name="Graphics">
      <style:graphic-properties draw:fill="none" fo:clip="rect(0in, 0in, 0in, 0in)" draw:stroke="none"/>
    </style:style>
    <style:style style:family="text" style:name="a3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47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3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0">
      <style:graphic-properties draw:fill="solid" draw:fill-color="#ed7d31" draw:opacity="100%" draw:stroke="none"/>
    </style:style>
    <style:style style:family="graphic" style:name="a383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4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4" style:parent-style-name="Graphics">
      <style:graphic-properties draw:fill="none" fo:clip="rect(0.00561in, 0in, 0.20749in, 0in)" draw:stroke="none" draw:image-opacity="50%"/>
    </style:style>
    <style:style style:family="graphic" style:name="a412">
      <style:graphic-properties draw:fill="bitmap" draw:fill-image-name="a411" style:repeat="stretch" draw:stroke="none"/>
    </style:style>
    <style:style style:family="text" style:name="a3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90%" fo:text-align="center" style:tab-stop-distance="0.875in" fo:margin-left="0in" fo:margin-right="0in" fo:text-indent="0in" fo:margin-top="0in" fo:margin-bottom="0.11111in" style:punctuation-wrap="hanging" style:vertical-align="auto">
        <style:tab-stops/>
      </style:paragraph-properties>
      <style:text-properties fo:text-transform="uppercas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16">
      <style:graphic-properties draw:fill="solid" draw:fill-color="#a5a5a5" draw:opacity="100%" draw:stroke="none"/>
    </style:style>
    <style:style style:family="text" style:name="a3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8">
      <style:graphic-properties draw:fill="bitmap" draw:fill-image-name="a417" style:repeat="stretch" draw:stroke="none"/>
    </style:style>
    <style:style style:family="text" style:name="a41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84">
      <style:graphic-properties draw:fill="none" fo:clip="rect(0in, 1.45862in, -0.00004in, 0.4211in)" draw:stroke="none"/>
    </style:style>
    <style:style style:family="text" style:name="a4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7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solid" svg:stroke-width="0.04861in" svg:stroke-color="#ed7d31" svg:stroke-opacity="100%" draw:stroke-linejoin="round" svg:stroke-linecap="round" draw:auto-grow-width="false" draw:auto-grow-height="false" style:protect="position size"/>
      <style:paragraph-properties style:font-independent-line-spacing="true" style:writing-mode="lr-tb"/>
    </style:style>
    <style:style style:family="graphic" style:name="a45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4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6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solid" svg:stroke-width="0.04861in" svg:stroke-color="#ed7d31" svg:stroke-opacity="100%" draw:stroke-linejoin="round" svg:stroke-linecap="round" draw:auto-grow-width="false" draw:auto-grow-height="false" style:protect="position size"/>
      <style:paragraph-properties style:font-independent-line-spacing="true" style:writing-mode="lr-tb"/>
    </style:style>
    <style:style style:family="text" style:name="a3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0">
      <style:paragraph-properties fo:line-height="90%" fo:text-align="center" style:tab-stop-distance="0.875in" fo:margin-left="0in" fo:margin-right="0in" fo:text-indent="0in" fo:margin-top="0in" fo:margin-bottom="0.11111in" style:punctuation-wrap="hanging" style:vertical-align="auto">
        <style:tab-stops/>
      </style:paragraph-properties>
      <style:text-properties fo:text-transform="uppercas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22">
      <style:graphic-properties draw:fill="solid" draw:fill-color="#ffc000" draw:opacity="100%" draw:stroke="non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24">
      <style:graphic-properties draw:fill="bitmap" draw:fill-image-name="a423" style:repeat="stretch" draw:stroke="none"/>
    </style:style>
    <style:style style:family="paragraph" style:name="a3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426">
      <style:paragraph-properties fo:line-height="90%" fo:text-align="center" style:tab-stop-distance="0.875in" fo:margin-left="0in" fo:margin-right="0in" fo:text-indent="0in" fo:margin-top="0in" fo:margin-bottom="0.11111in" style:punctuation-wrap="hanging" style:vertical-align="auto">
        <style:tab-stops/>
      </style:paragraph-properties>
      <style:text-properties fo:text-transform="uppercas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9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427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428">
      <style:graphic-properties draw:fill="solid" draw:fill-color="#5b9bd5" draw:opacity="100%" draw:stroke="none"/>
    </style:style>
    <style:style style:family="paragraph" style:name="a490">
      <style:paragraph-properties fo:line-height="90%" fo:text-align="left" style:tab-stop-distance="1in" fo:margin-left="0.062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90%" fo:text-align="left" style:tab-stop-distance="1in" fo:margin-left="0.062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90%" fo:text-align="left" style:tab-stop-distance="1in" fo:margin-left="0.062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1">
      <style:graphic-properties fo:wrap-option="wrap" fo:padding-top="0.08333in" fo:padding-bottom="0.08333in" fo:padding-left="0.08333in" fo:padding-right="0.08333in" draw:textarea-vertical-align="middle" draw:textarea-horizontal-align="center" draw:fill="gradient" draw:fill-gradient-name="a460" draw:stroke="none" draw:shadow="visible" draw:shadow-offset-x="0in" draw:shadow-offset-y="0.02083in" draw:shadow-color="#000000" draw:shadow-opacity="63%" draw:auto-grow-width="false" draw:auto-grow-height="false"/>
      <style:paragraph-properties style:font-independent-line-spacing="true" style:writing-mode="lr-tb"/>
    </style:style>
    <style:style style:family="presentation" style:name="a499">
      <style:graphic-properties fo:wrap-option="wrap" fo:padding-top="0.05in" fo:padding-bottom="0.05in" fo:padding-left="0.1in" fo:padding-right="0.1in" draw:textarea-vertical-align="top" draw:textarea-horizontal-align="left" draw:fill="solid" draw:fill-color="#ed7d31" draw:opacity="100%" draw:stroke="solid" svg:stroke-width="0.01389in" svg:stroke-color="#ae5a21" svg:stroke-opacity="100%" draw:stroke-linejoin="miter" svg:stroke-linecap="butt" draw:auto-grow-width="false" draw:auto-grow-height="false" style:shrink-to-fit="true"/>
      <style:paragraph-properties style:font-independent-line-spacing="true" style:writing-mode="lr-tb"/>
    </style:style>
    <style:style style:family="text" style:name="a4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90%" fo:text-align="center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0">
      <style:graphic-properties draw:fill="bitmap" draw:fill-image-name="a429" style:repeat="stretch" draw:stroke="none"/>
    </style:style>
    <style:style style:family="graphic" style:name="a468">
      <style:graphic-properties fo:wrap-option="wrap" fo:padding-top="0.08333in" fo:padding-bottom="0.08333in" fo:padding-left="0.08333in" fo:padding-right="0.08333in" draw:textarea-vertical-align="middle" draw:textarea-horizontal-align="center" draw:fill="gradient" draw:fill-gradient-name="a467" draw:stroke="none" draw:shadow="visible" draw:shadow-offset-x="0in" draw:shadow-offset-y="0.02083in" draw:shadow-color="#000000" draw:shadow-opacity="63%" draw:auto-grow-width="false" draw:auto-grow-height="false"/>
      <style:paragraph-properties style:font-independent-line-spacing="true" style:writing-mode="lr-tb"/>
    </style:style>
    <style:style style:family="text" style:name="a43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9">
      <style:graphic-properties/>
    </style:style>
    <style:style style:family="text" style:name="a43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90%" fo:text-align="center" style:tab-stop-distance="0.875in" fo:margin-left="0in" fo:margin-right="0in" fo:text-indent="0in" fo:margin-top="0in" fo:margin-bottom="0.11111in" style:punctuation-wrap="hanging" style:vertical-align="auto">
        <style:tab-stops/>
      </style:paragraph-properties>
      <style:text-properties fo:text-transform="uppercas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7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438">
      <style:graphic-properties/>
    </style:style>
    <style:style style:family="text" style:name="a4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2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4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95%" draw:stroke="none" draw:auto-grow-width="false" draw:auto-grow-height="false" style:protect="position size"/>
      <style:paragraph-properties style:font-independent-line-spacing="true" style:writing-mode="lr-tb"/>
    </style:style>
    <text:list-style style:name="a494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625in"/>
      </text:list-level-style-number>
      <text:list-level-style-number text:level="3" style:num-format="">
        <style:list-level-properties text:space-before="1.0625in"/>
      </text:list-level-style-number>
      <text:list-level-style-number text:level="4" style:num-format="">
        <style:list-level-properties text:space-before="1.5625in"/>
      </text:list-level-style-number>
      <text:list-level-style-number text:level="5" style:num-format="">
        <style:list-level-properties text:space-before="2.0625in"/>
      </text:list-level-style-number>
      <text:list-level-style-number text:level="6" style:num-format="">
        <style:list-level-properties text:space-before="2.5625in"/>
      </text:list-level-style-number>
      <text:list-level-style-number text:level="7" style:num-format="">
        <style:list-level-properties text:space-before="3.0625in"/>
      </text:list-level-style-number>
      <text:list-level-style-number text:level="8" style:num-format="">
        <style:list-level-properties text:space-before="3.5625in"/>
      </text:list-level-style-number>
      <text:list-level-style-number text:level="9" style:num-format="">
        <style:list-level-properties text:space-before="4.0625in"/>
      </text:list-level-style-number>
    </text:list-style>
    <text:list-style style:name="a491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625in"/>
      </text:list-level-style-number>
      <text:list-level-style-number text:level="3" style:num-format="">
        <style:list-level-properties text:space-before="1.0625in"/>
      </text:list-level-style-number>
      <text:list-level-style-number text:level="4" style:num-format="">
        <style:list-level-properties text:space-before="1.5625in"/>
      </text:list-level-style-number>
      <text:list-level-style-number text:level="5" style:num-format="">
        <style:list-level-properties text:space-before="2.0625in"/>
      </text:list-level-style-number>
      <text:list-level-style-number text:level="6" style:num-format="">
        <style:list-level-properties text:space-before="2.5625in"/>
      </text:list-level-style-number>
      <text:list-level-style-number text:level="7" style:num-format="">
        <style:list-level-properties text:space-before="3.0625in"/>
      </text:list-level-style-number>
      <text:list-level-style-number text:level="8" style:num-format="">
        <style:list-level-properties text:space-before="3.5625in"/>
      </text:list-level-style-number>
      <text:list-level-style-number text:level="9" style:num-format="">
        <style:list-level-properties text:space-before="4.0625in"/>
      </text:list-level-style-number>
    </text:list-style>
    <text:list-style style:name="a498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625in"/>
      </text:list-level-style-number>
      <text:list-level-style-number text:level="3" style:num-format="">
        <style:list-level-properties text:space-before="1.0625in"/>
      </text:list-level-style-number>
      <text:list-level-style-number text:level="4" style:num-format="">
        <style:list-level-properties text:space-before="1.5625in"/>
      </text:list-level-style-number>
      <text:list-level-style-number text:level="5" style:num-format="">
        <style:list-level-properties text:space-before="2.0625in"/>
      </text:list-level-style-number>
      <text:list-level-style-number text:level="6" style:num-format="">
        <style:list-level-properties text:space-before="2.5625in"/>
      </text:list-level-style-number>
      <text:list-level-style-number text:level="7" style:num-format="">
        <style:list-level-properties text:space-before="3.0625in"/>
      </text:list-level-style-number>
      <text:list-level-style-number text:level="8" style:num-format="">
        <style:list-level-properties text:space-before="3.5625in"/>
      </text:list-level-style-number>
      <text:list-level-style-number text:level="9" style:num-format="">
        <style:list-level-properties text:space-before="4.0625in"/>
      </text:list-level-style-number>
    </text:list-style>
  </office:automatic-styles>
  <office:body>
    <office:presentation>
      <draw:page draw:name="Slide1" draw:style-name="a380" draw:master-page-name="Master1-Layout1-title-Title-Slide" presentation:presentation-page-layout-name="Master1-PPL1" draw:id="Slide-256">
        <draw:custom-shape svg:x="0in" svg:y="0in" svg:width="13.33333in" svg:height="7.5in" draw:id="id63" draw:style-name="a383" draw:name="Rectangle 8">
          <svg:title/>
          <svg:desc/>
          <text:p text:style-name="a382" text:class-names="" text:cond-style-name=""><text:span text:style-name="a3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4" draw:style-name="a384" draw:name="Picture 4" svg:x="0.00002in" svg:y="0in" svg:width="13.33331in" svg:height="7.5in" style:rel-width="scale" style:rel-height="scale">
          <draw:image xlink:href="media/image1.jpeg" xlink:type="simple" xlink:show="embed" xlink:actuate="onLoad"/>
          <svg:title/>
          <svg:desc>Top view of a background splashed with colours</svg:desc>
        </draw:frame>
        <draw:frame draw:id="id66" presentation:style-name="a388" draw:name="Title 1" svg:x="1.66667in" svg:y="1.22743in" svg:width="10in" svg:height="3.17205in" presentation:class="title" presentation:placeholder="false">
          <draw:text-box>
            <text:p text:style-name="a387" text:class-names="" text:cond-style-name="" text:id="id65"><text:span text:style-name="a385" text:class-names="">Bubble wrap painting</text:span><text:span text:style-name="a386" text:class-names=""/></text:p>
          </draw:text-box>
          <svg:title/>
          <svg:desc/>
        </draw:frame>
        <draw:frame draw:id="id69" presentation:style-name="a394" draw:name="Subtitle 2" svg:x="1.66667in" svg:y="4.54878in" svg:width="10in" svg:height="1.20122in" presentation:class="subtitle" presentation:placeholder="false">
          <draw:text-box>
            <text:p text:style-name="a390" text:class-names="" text:cond-style-name="" text:id="id67"><text:span text:style-name="a389" text:class-names="">Sensory activities</text:span></text:p>
            <text:p text:style-name="a393" text:class-names="" text:cond-style-name="" text:id="id68"><text:span text:style-name="a391" text:class-names="">By Toni Leigh<text:s text:c="1"/></text:span><text:span text:style-name="a392" text:class-names=""/></text:p>
          </draw:text-box>
          <svg:title/>
          <svg:desc/>
        </draw:frame>
        <draw:frame draw:id="id70" draw:style-name="a398" draw:name="TextBox 3" svg:x="10.59187in" svg:y="7.12975in" svg:width="3.22449in" svg:height="0.37025in">
          <draw:text-box>
            <text:p text:style-name="a397" text:class-names="" text:cond-style-name=""><text:span text:style-name="a395" text:class-names="">Copyright of Toni Leigh V.01</text:span><text:span text:style-name="a396" text:class-names=""/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iterate presentation:node-type="with-previous" presentation:preset-id="10" presentation:preset-sub-type="0" presentation:preset-class="entrance" presentation:group-id="0" smil:targetElement="id67" anim:iterate-type="by-paragraph" anim:iterate-interval="PT0.070000S" smil:begin="1.5s" smil:fill="hold">
                  <anim:set smil:targetElement="id67" smil:attributeName="visibility" smil:to="visible" smil:begin="0.0s" smil:dur="0.001s" smil:fill="hold"/>
                  <anim:transitionFilter smil:targetElement="id67" smil:type="fade" smil:subtype="crossfade" smil:dur="0.7s"/>
                </anim:iterate>
                <anim:iterate presentation:node-type="with-previous" presentation:preset-id="10" presentation:preset-sub-type="0" presentation:preset-class="entrance" presentation:group-id="0" smil:targetElement="id66" anim:iterate-type="by-paragraph" anim:iterate-interval="PT0.070000S" smil:begin="1.0s" smil:fill="hold">
                  <anim:set smil:targetElement="id66" smil:attributeName="visibility" smil:to="visible" smil:begin="0.0s" smil:dur="0.001s" smil:fill="hold"/>
                  <anim:transitionFilter smil:targetElement="id66" smil:type="fade" smil:subtype="crossfade" smil:dur="0.7s"/>
                </anim:iterate>
              </anim:par>
            </anim:par>
            <anim:par smil:begin="indefinite" smil:fill="hold">
              <anim:par smil:begin="0.0s" smil:fill="hold">
                <anim:iterate presentation:node-type="on-click" presentation:preset-id="10" presentation:preset-sub-type="0" presentation:preset-class="entrance" presentation:group-id="0" smil:targetElement="id68" anim:iterate-type="by-paragraph" anim:iterate-interval="PT0.070000S" smil:begin="1.5s" smil:fill="hold">
                  <anim:set smil:targetElement="id68" smil:attributeName="visibility" smil:to="visible" smil:begin="0.0s" smil:dur="0.001s" smil:fill="hold"/>
                  <anim:transitionFilter smil:targetElement="id68" smil:type="fade" smil:subtype="crossfade" smil:dur="0.7s"/>
                </anim:iterate>
              </anim:par>
            </anim:par>
          </anim:seq>
        </anim:par>
      </draw:page>
      <draw:page draw:name="Slide2" draw:style-name="a399" draw:master-page-name="Master1-Layout2-obj-Title-and-Content" presentation:presentation-page-layout-name="Master1-PPL2" draw:id="Slide-257">
        <draw:custom-shape svg:x="0in" svg:y="0in" svg:width="13.33333in" svg:height="7.5in" draw:id="id71" draw:style-name="a402" draw:name="Rectangle 8">
          <svg:title/>
          <svg:desc/>
          <text:p text:style-name="a401" text:class-names="" text:cond-style-name=""><text:span text:style-name="a40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2" presentation:style-name="a406" draw:name="Title 1" svg:x="0.91667in" svg:y="0.50291in" svg:width="11.5in" svg:height="1.09864in" presentation:class="title" presentation:placeholder="false">
          <draw:text-box>
            <text:p text:style-name="a405" text:class-names="" text:cond-style-name=""><text:span text:style-name="a403" text:class-names="">What you will need:</text:span><text:span text:style-name="a404" text:class-names=""/></text:p>
          </draw:text-box>
          <svg:title/>
          <svg:desc/>
        </draw:frame>
        <draw:custom-shape svg:x="0.63374in" svg:y="1.73663in" svg:width="12.06584in" svg:height="5.21476in" draw:id="id73" draw:style-name="a409" draw:name="Rectangle: Rounded Corners 10">
          <svg:title/>
          <svg:desc/>
          <text:p text:style-name="a408" text:class-names="" text:cond-style-name=""><text:span text:style-name="a407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686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range-x-minimum="0" draw:handle-range-x-maximum="10800"/>
          </draw:enhanced-geometry>
        </draw:custom-shape>
        <draw:g draw:name="Content Placeholder 2" draw:id="id86" draw:style-name="a438">
          <svg:title/>
          <svg:desc/>
          <draw:custom-shape svg:x="1.98096in" svg:y="3.04859in" svg:width="1.38248in" svg:height="1.38248in" draw:id="id74" draw:style-name="a410">
            <svg:title/>
            <svg:desc/>
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6 / 2"/>
              <draw:equation draw:name="f8" draw:formula="?f4 + ?f7"/>
              <draw:equation draw:name="f9" draw:formula="?f3 - ?f2"/>
              <draw:equation draw:name="f10" draw:formula="?f9 / 2"/>
              <draw:equation draw:name="f11" draw:formula="?f2 + ?f10"/>
              <draw:equation draw:name="f12" draw:formula="5419351 / 1725033"/>
              <draw:equation draw:name="f13" draw:formula="2700000 + ?f1"/>
              <draw:equation draw:name="f14" draw:formula="?f13 * ?f12 / ?f0"/>
              <draw:equation draw:name="f15" draw:formula="0 - ?f14"/>
              <draw:equation draw:name="f16" draw:formula="sin(?f15)"/>
              <draw:equation draw:name="f17" draw:formula="0 - ?f16"/>
              <draw:equation draw:name="f18" draw:formula="?f17 * ?f10"/>
              <draw:equation draw:name="f19" draw:formula="cos(?f15)"/>
              <draw:equation draw:name="f20" draw:formula="0 - ?f19"/>
              <draw:equation draw:name="f21" draw:formula="?f20 * ?f7"/>
              <draw:equation draw:name="f22" draw:formula="?f11 - ?f18"/>
              <draw:equation draw:name="f23" draw:formula="?f11 + ?f18"/>
              <draw:equation draw:name="f24" draw:formula="?f8 - ?f21"/>
              <draw:equation draw:name="f25" draw:formula="?f8 + ?f21"/>
              <draw:equation draw:name="f26" draw:formula="21550000 - 21600000"/>
              <draw:equation draw:name="f27" draw:formula="if(?f26, 21600000, 21550000)"/>
              <draw:equation draw:name="f28" draw:formula="-21550000 - ?f27"/>
              <draw:equation draw:name="f29" draw:formula="if(?f28, -21550000, ?f27)"/>
              <draw:equation draw:name="f30" draw:formula="?f0 + ?f29"/>
              <draw:equation draw:name="f31" draw:formula="?f0 + ?f1"/>
              <draw:equation draw:name="f32" draw:formula="?f31 * ?f12 / ?f0"/>
              <draw:equation draw:name="f33" draw:formula="0 - ?f32"/>
              <draw:equation draw:name="f34" draw:formula="cos(?f33)"/>
              <draw:equation draw:name="f35" draw:formula="0 - ?f34"/>
              <draw:equation draw:name="f36" draw:formula="?f35 * ?f10"/>
              <draw:equation draw:name="f37" draw:formula="sin(?f33)"/>
              <draw:equation draw:name="f38" draw:formula="0 - ?f37"/>
              <draw:equation draw:name="f39" draw:formula="?f38 * ?f7"/>
              <draw:equation draw:name="f40" draw:formula="sqrt(?f36 * ?f36 + ?f39 * ?f39 + 0 * 0)"/>
              <draw:equation draw:name="f41" draw:formula="?f10 * ?f7 / ?f40"/>
              <draw:equation draw:name="f42" draw:formula="?f38 * ?f41"/>
              <draw:equation draw:name="f43" draw:formula="?f2 - ?f42"/>
              <draw:equation draw:name="f44" draw:formula="?f35 * ?f41"/>
              <draw:equation draw:name="f45" draw:formula="?f8 - ?f44"/>
              <draw:equation draw:name="f46" draw:formula="?f43 - ?f10"/>
              <draw:equation draw:name="f47" draw:formula="?f45 - ?f7"/>
              <draw:equation draw:name="f48" draw:formula="?f43 + ?f10"/>
              <draw:equation draw:name="f49" draw:formula="?f45 + ?f7"/>
              <draw:equation draw:name="f50" draw:formula="?f30 + ?f1"/>
              <draw:equation draw:name="f51" draw:formula="?f50 * ?f12 / ?f0"/>
              <draw:equation draw:name="f52" draw:formula="0 - ?f51"/>
              <draw:equation draw:name="f53" draw:formula="cos(?f52)"/>
              <draw:equation draw:name="f54" draw:formula="0 - ?f53"/>
              <draw:equation draw:name="f55" draw:formula="?f54 * ?f10"/>
              <draw:equation draw:name="f56" draw:formula="sin(?f52)"/>
              <draw:equation draw:name="f57" draw:formula="0 - ?f56"/>
              <draw:equation draw:name="f58" draw:formula="?f57 * ?f7"/>
              <draw:equation draw:name="f59" draw:formula="sqrt(?f55 * ?f55 + ?f58 * ?f58 + 0 * 0)"/>
              <draw:equation draw:name="f60" draw:formula="?f10 * ?f7 / ?f59"/>
              <draw:equation draw:name="f61" draw:formula="?f57 * ?f60"/>
              <draw:equation draw:name="f62" draw:formula="?f43 + ?f61"/>
              <draw:equation draw:name="f63" draw:formula="?f54 * ?f60"/>
              <draw:equation draw:name="f64" draw:formula="?f45 + ?f63"/>
              <draw:equation draw:name="f65" draw:formula="if(?f29, ?f2, ?f46)"/>
              <draw:equation draw:name="f66" draw:formula="if(?f29, ?f8, ?f47)"/>
              <draw:equation draw:name="f67" draw:formula="if(?f29, ?f2, ?f48)"/>
              <draw:equation draw:name="f68" draw:formula="if(?f29, ?f8, ?f49)"/>
              <draw:equation draw:name="f69" draw:formula="if(?f29, ?f46, ?f62)"/>
              <draw:equation draw:name="f70" draw:formula="if(?f29, ?f47, ?f64)"/>
              <draw:equation draw:name="f71" draw:formula="if(?f29, ?f48, ?f62)"/>
              <draw:equation draw:name="f72" draw:formula="if(?f29, ?f49, ?f64)"/>
            </draw:enhanced-geometry>
          </draw:custom-shape>
          <draw:custom-shape svg:x="2.27559in" svg:y="3.34322in" svg:width="0.79323in" svg:height="0.79323in" draw:id="id75" draw:style-name="a412">
            <svg:title/>
            <svg:desc>Thought bubble</svg:desc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1.53902in" svg:y="4.86169in" svg:width="2.26636in" svg:height="0.7874in" draw:id="id76" draw:style-name="a415">
            <svg:title/>
            <svg:desc/>
            <text:p text:style-name="a414" text:class-names="" text:cond-style-name=""><text:span text:style-name="a413" text:class-names="">Bubble wrap</text:span></text:p>
            <draw:enhanced-geometry xmlns:dr3d="urn:oasis:names:tc:opendocument:xmlns:dr3d:1.0" draw:type="non-primitive" svg:viewBox="0 0 2072362 720000" draw:enhanced-path="M 0 0 L 2072362 0 2072362 720000 0 720000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072362"/>
              <draw:equation draw:name="f7" draw:formula="?f4 / 720000"/>
              <draw:equation draw:name="f8" draw:formula="0 * ?f5 / 2072362"/>
              <draw:equation draw:name="f9" draw:formula="0 * ?f4 / 720000"/>
              <draw:equation draw:name="f10" draw:formula="2072362 * ?f5 / 2072362"/>
              <draw:equation draw:name="f11" draw:formula="720000 * ?f4 / 720000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4.64394in" svg:y="3.04859in" svg:width="1.38248in" svg:height="1.38248in" draw:id="id77" draw:style-name="a416">
            <svg:title/>
            <svg:desc/>
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6 / 2"/>
              <draw:equation draw:name="f8" draw:formula="?f4 + ?f7"/>
              <draw:equation draw:name="f9" draw:formula="?f3 - ?f2"/>
              <draw:equation draw:name="f10" draw:formula="?f9 / 2"/>
              <draw:equation draw:name="f11" draw:formula="?f2 + ?f10"/>
              <draw:equation draw:name="f12" draw:formula="5419351 / 1725033"/>
              <draw:equation draw:name="f13" draw:formula="2700000 + ?f1"/>
              <draw:equation draw:name="f14" draw:formula="?f13 * ?f12 / ?f0"/>
              <draw:equation draw:name="f15" draw:formula="0 - ?f14"/>
              <draw:equation draw:name="f16" draw:formula="sin(?f15)"/>
              <draw:equation draw:name="f17" draw:formula="0 - ?f16"/>
              <draw:equation draw:name="f18" draw:formula="?f17 * ?f10"/>
              <draw:equation draw:name="f19" draw:formula="cos(?f15)"/>
              <draw:equation draw:name="f20" draw:formula="0 - ?f19"/>
              <draw:equation draw:name="f21" draw:formula="?f20 * ?f7"/>
              <draw:equation draw:name="f22" draw:formula="?f11 - ?f18"/>
              <draw:equation draw:name="f23" draw:formula="?f11 + ?f18"/>
              <draw:equation draw:name="f24" draw:formula="?f8 - ?f21"/>
              <draw:equation draw:name="f25" draw:formula="?f8 + ?f21"/>
              <draw:equation draw:name="f26" draw:formula="21550000 - 21600000"/>
              <draw:equation draw:name="f27" draw:formula="if(?f26, 21600000, 21550000)"/>
              <draw:equation draw:name="f28" draw:formula="-21550000 - ?f27"/>
              <draw:equation draw:name="f29" draw:formula="if(?f28, -21550000, ?f27)"/>
              <draw:equation draw:name="f30" draw:formula="?f0 + ?f29"/>
              <draw:equation draw:name="f31" draw:formula="?f0 + ?f1"/>
              <draw:equation draw:name="f32" draw:formula="?f31 * ?f12 / ?f0"/>
              <draw:equation draw:name="f33" draw:formula="0 - ?f32"/>
              <draw:equation draw:name="f34" draw:formula="cos(?f33)"/>
              <draw:equation draw:name="f35" draw:formula="0 - ?f34"/>
              <draw:equation draw:name="f36" draw:formula="?f35 * ?f10"/>
              <draw:equation draw:name="f37" draw:formula="sin(?f33)"/>
              <draw:equation draw:name="f38" draw:formula="0 - ?f37"/>
              <draw:equation draw:name="f39" draw:formula="?f38 * ?f7"/>
              <draw:equation draw:name="f40" draw:formula="sqrt(?f36 * ?f36 + ?f39 * ?f39 + 0 * 0)"/>
              <draw:equation draw:name="f41" draw:formula="?f10 * ?f7 / ?f40"/>
              <draw:equation draw:name="f42" draw:formula="?f38 * ?f41"/>
              <draw:equation draw:name="f43" draw:formula="?f2 - ?f42"/>
              <draw:equation draw:name="f44" draw:formula="?f35 * ?f41"/>
              <draw:equation draw:name="f45" draw:formula="?f8 - ?f44"/>
              <draw:equation draw:name="f46" draw:formula="?f43 - ?f10"/>
              <draw:equation draw:name="f47" draw:formula="?f45 - ?f7"/>
              <draw:equation draw:name="f48" draw:formula="?f43 + ?f10"/>
              <draw:equation draw:name="f49" draw:formula="?f45 + ?f7"/>
              <draw:equation draw:name="f50" draw:formula="?f30 + ?f1"/>
              <draw:equation draw:name="f51" draw:formula="?f50 * ?f12 / ?f0"/>
              <draw:equation draw:name="f52" draw:formula="0 - ?f51"/>
              <draw:equation draw:name="f53" draw:formula="cos(?f52)"/>
              <draw:equation draw:name="f54" draw:formula="0 - ?f53"/>
              <draw:equation draw:name="f55" draw:formula="?f54 * ?f10"/>
              <draw:equation draw:name="f56" draw:formula="sin(?f52)"/>
              <draw:equation draw:name="f57" draw:formula="0 - ?f56"/>
              <draw:equation draw:name="f58" draw:formula="?f57 * ?f7"/>
              <draw:equation draw:name="f59" draw:formula="sqrt(?f55 * ?f55 + ?f58 * ?f58 + 0 * 0)"/>
              <draw:equation draw:name="f60" draw:formula="?f10 * ?f7 / ?f59"/>
              <draw:equation draw:name="f61" draw:formula="?f57 * ?f60"/>
              <draw:equation draw:name="f62" draw:formula="?f43 + ?f61"/>
              <draw:equation draw:name="f63" draw:formula="?f54 * ?f60"/>
              <draw:equation draw:name="f64" draw:formula="?f45 + ?f63"/>
              <draw:equation draw:name="f65" draw:formula="if(?f29, ?f2, ?f46)"/>
              <draw:equation draw:name="f66" draw:formula="if(?f29, ?f8, ?f47)"/>
              <draw:equation draw:name="f67" draw:formula="if(?f29, ?f2, ?f48)"/>
              <draw:equation draw:name="f68" draw:formula="if(?f29, ?f8, ?f49)"/>
              <draw:equation draw:name="f69" draw:formula="if(?f29, ?f46, ?f62)"/>
              <draw:equation draw:name="f70" draw:formula="if(?f29, ?f47, ?f64)"/>
              <draw:equation draw:name="f71" draw:formula="if(?f29, ?f48, ?f62)"/>
              <draw:equation draw:name="f72" draw:formula="if(?f29, ?f49, ?f64)"/>
            </draw:enhanced-geometry>
          </draw:custom-shape>
          <draw:custom-shape svg:x="4.93856in" svg:y="3.34322in" svg:width="0.79323in" svg:height="0.79323in" draw:id="id78" draw:style-name="a418">
            <svg:title/>
            <svg:desc>Glue</svg:desc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4.202in" svg:y="4.86169in" svg:width="2.26636in" svg:height="0.7874in" draw:id="id79" draw:style-name="a421">
            <svg:title/>
            <svg:desc/>
            <text:p text:style-name="a420" text:class-names="" text:cond-style-name=""><text:span text:style-name="a419" text:class-names="">Sticky tape</text:span></text:p>
            <draw:enhanced-geometry xmlns:dr3d="urn:oasis:names:tc:opendocument:xmlns:dr3d:1.0" draw:type="non-primitive" svg:viewBox="0 0 2072362 720000" draw:enhanced-path="M 0 0 L 2072362 0 2072362 720000 0 720000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072362"/>
              <draw:equation draw:name="f7" draw:formula="?f4 / 720000"/>
              <draw:equation draw:name="f8" draw:formula="0 * ?f5 / 2072362"/>
              <draw:equation draw:name="f9" draw:formula="0 * ?f4 / 720000"/>
              <draw:equation draw:name="f10" draw:formula="2072362 * ?f5 / 2072362"/>
              <draw:equation draw:name="f11" draw:formula="720000 * ?f4 / 720000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7.30691in" svg:y="3.04859in" svg:width="1.38248in" svg:height="1.38248in" draw:id="id80" draw:style-name="a422">
            <svg:title/>
            <svg:desc/>
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6 / 2"/>
              <draw:equation draw:name="f8" draw:formula="?f4 + ?f7"/>
              <draw:equation draw:name="f9" draw:formula="?f3 - ?f2"/>
              <draw:equation draw:name="f10" draw:formula="?f9 / 2"/>
              <draw:equation draw:name="f11" draw:formula="?f2 + ?f10"/>
              <draw:equation draw:name="f12" draw:formula="5419351 / 1725033"/>
              <draw:equation draw:name="f13" draw:formula="2700000 + ?f1"/>
              <draw:equation draw:name="f14" draw:formula="?f13 * ?f12 / ?f0"/>
              <draw:equation draw:name="f15" draw:formula="0 - ?f14"/>
              <draw:equation draw:name="f16" draw:formula="sin(?f15)"/>
              <draw:equation draw:name="f17" draw:formula="0 - ?f16"/>
              <draw:equation draw:name="f18" draw:formula="?f17 * ?f10"/>
              <draw:equation draw:name="f19" draw:formula="cos(?f15)"/>
              <draw:equation draw:name="f20" draw:formula="0 - ?f19"/>
              <draw:equation draw:name="f21" draw:formula="?f20 * ?f7"/>
              <draw:equation draw:name="f22" draw:formula="?f11 - ?f18"/>
              <draw:equation draw:name="f23" draw:formula="?f11 + ?f18"/>
              <draw:equation draw:name="f24" draw:formula="?f8 - ?f21"/>
              <draw:equation draw:name="f25" draw:formula="?f8 + ?f21"/>
              <draw:equation draw:name="f26" draw:formula="21550000 - 21600000"/>
              <draw:equation draw:name="f27" draw:formula="if(?f26, 21600000, 21550000)"/>
              <draw:equation draw:name="f28" draw:formula="-21550000 - ?f27"/>
              <draw:equation draw:name="f29" draw:formula="if(?f28, -21550000, ?f27)"/>
              <draw:equation draw:name="f30" draw:formula="?f0 + ?f29"/>
              <draw:equation draw:name="f31" draw:formula="?f0 + ?f1"/>
              <draw:equation draw:name="f32" draw:formula="?f31 * ?f12 / ?f0"/>
              <draw:equation draw:name="f33" draw:formula="0 - ?f32"/>
              <draw:equation draw:name="f34" draw:formula="cos(?f33)"/>
              <draw:equation draw:name="f35" draw:formula="0 - ?f34"/>
              <draw:equation draw:name="f36" draw:formula="?f35 * ?f10"/>
              <draw:equation draw:name="f37" draw:formula="sin(?f33)"/>
              <draw:equation draw:name="f38" draw:formula="0 - ?f37"/>
              <draw:equation draw:name="f39" draw:formula="?f38 * ?f7"/>
              <draw:equation draw:name="f40" draw:formula="sqrt(?f36 * ?f36 + ?f39 * ?f39 + 0 * 0)"/>
              <draw:equation draw:name="f41" draw:formula="?f10 * ?f7 / ?f40"/>
              <draw:equation draw:name="f42" draw:formula="?f38 * ?f41"/>
              <draw:equation draw:name="f43" draw:formula="?f2 - ?f42"/>
              <draw:equation draw:name="f44" draw:formula="?f35 * ?f41"/>
              <draw:equation draw:name="f45" draw:formula="?f8 - ?f44"/>
              <draw:equation draw:name="f46" draw:formula="?f43 - ?f10"/>
              <draw:equation draw:name="f47" draw:formula="?f45 - ?f7"/>
              <draw:equation draw:name="f48" draw:formula="?f43 + ?f10"/>
              <draw:equation draw:name="f49" draw:formula="?f45 + ?f7"/>
              <draw:equation draw:name="f50" draw:formula="?f30 + ?f1"/>
              <draw:equation draw:name="f51" draw:formula="?f50 * ?f12 / ?f0"/>
              <draw:equation draw:name="f52" draw:formula="0 - ?f51"/>
              <draw:equation draw:name="f53" draw:formula="cos(?f52)"/>
              <draw:equation draw:name="f54" draw:formula="0 - ?f53"/>
              <draw:equation draw:name="f55" draw:formula="?f54 * ?f10"/>
              <draw:equation draw:name="f56" draw:formula="sin(?f52)"/>
              <draw:equation draw:name="f57" draw:formula="0 - ?f56"/>
              <draw:equation draw:name="f58" draw:formula="?f57 * ?f7"/>
              <draw:equation draw:name="f59" draw:formula="sqrt(?f55 * ?f55 + ?f58 * ?f58 + 0 * 0)"/>
              <draw:equation draw:name="f60" draw:formula="?f10 * ?f7 / ?f59"/>
              <draw:equation draw:name="f61" draw:formula="?f57 * ?f60"/>
              <draw:equation draw:name="f62" draw:formula="?f43 + ?f61"/>
              <draw:equation draw:name="f63" draw:formula="?f54 * ?f60"/>
              <draw:equation draw:name="f64" draw:formula="?f45 + ?f63"/>
              <draw:equation draw:name="f65" draw:formula="if(?f29, ?f2, ?f46)"/>
              <draw:equation draw:name="f66" draw:formula="if(?f29, ?f8, ?f47)"/>
              <draw:equation draw:name="f67" draw:formula="if(?f29, ?f2, ?f48)"/>
              <draw:equation draw:name="f68" draw:formula="if(?f29, ?f8, ?f49)"/>
              <draw:equation draw:name="f69" draw:formula="if(?f29, ?f46, ?f62)"/>
              <draw:equation draw:name="f70" draw:formula="if(?f29, ?f47, ?f64)"/>
              <draw:equation draw:name="f71" draw:formula="if(?f29, ?f48, ?f62)"/>
              <draw:equation draw:name="f72" draw:formula="if(?f29, ?f49, ?f64)"/>
            </draw:enhanced-geometry>
          </draw:custom-shape>
          <draw:custom-shape svg:x="7.60154in" svg:y="3.34322in" svg:width="0.79323in" svg:height="0.79323in" draw:id="id81" draw:style-name="a424">
            <svg:title/>
            <svg:desc>Small paint brush</svg:desc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6.86497in" svg:y="4.86169in" svg:width="2.26636in" svg:height="0.7874in" draw:id="id82" draw:style-name="a427">
            <svg:title/>
            <svg:desc/>
            <text:p text:style-name="a426" text:class-names="" text:cond-style-name=""><text:span text:style-name="a425" text:class-names="">Paints<text:s text:c="1"/></text:span></text:p>
            <draw:enhanced-geometry xmlns:dr3d="urn:oasis:names:tc:opendocument:xmlns:dr3d:1.0" draw:type="non-primitive" svg:viewBox="0 0 2072362 720000" draw:enhanced-path="M 0 0 L 2072362 0 2072362 720000 0 720000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072362"/>
              <draw:equation draw:name="f7" draw:formula="?f4 / 720000"/>
              <draw:equation draw:name="f8" draw:formula="0 * ?f5 / 2072362"/>
              <draw:equation draw:name="f9" draw:formula="0 * ?f4 / 720000"/>
              <draw:equation draw:name="f10" draw:formula="2072362 * ?f5 / 2072362"/>
              <draw:equation draw:name="f11" draw:formula="720000 * ?f4 / 720000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9.96989in" svg:y="3.04859in" svg:width="1.38248in" svg:height="1.38248in" draw:id="id83" draw:style-name="a428">
            <svg:title/>
            <svg:desc/>
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<draw:equation draw:name="f0" draw:formula="10800000"/>
              <draw:equation draw:name="f1" draw:formula="5400000"/>
              <draw:equation draw:name="f2" draw:formula="left"/>
              <draw:equation draw:name="f3" draw:formula="right"/>
              <draw:equation draw:name="f4" draw:formula="top"/>
              <draw:equation draw:name="f5" draw:formula="bottom"/>
              <draw:equation draw:name="f6" draw:formula="?f5 - ?f4"/>
              <draw:equation draw:name="f7" draw:formula="?f6 / 2"/>
              <draw:equation draw:name="f8" draw:formula="?f4 + ?f7"/>
              <draw:equation draw:name="f9" draw:formula="?f3 - ?f2"/>
              <draw:equation draw:name="f10" draw:formula="?f9 / 2"/>
              <draw:equation draw:name="f11" draw:formula="?f2 + ?f10"/>
              <draw:equation draw:name="f12" draw:formula="5419351 / 1725033"/>
              <draw:equation draw:name="f13" draw:formula="2700000 + ?f1"/>
              <draw:equation draw:name="f14" draw:formula="?f13 * ?f12 / ?f0"/>
              <draw:equation draw:name="f15" draw:formula="0 - ?f14"/>
              <draw:equation draw:name="f16" draw:formula="sin(?f15)"/>
              <draw:equation draw:name="f17" draw:formula="0 - ?f16"/>
              <draw:equation draw:name="f18" draw:formula="?f17 * ?f10"/>
              <draw:equation draw:name="f19" draw:formula="cos(?f15)"/>
              <draw:equation draw:name="f20" draw:formula="0 - ?f19"/>
              <draw:equation draw:name="f21" draw:formula="?f20 * ?f7"/>
              <draw:equation draw:name="f22" draw:formula="?f11 - ?f18"/>
              <draw:equation draw:name="f23" draw:formula="?f11 + ?f18"/>
              <draw:equation draw:name="f24" draw:formula="?f8 - ?f21"/>
              <draw:equation draw:name="f25" draw:formula="?f8 + ?f21"/>
              <draw:equation draw:name="f26" draw:formula="21550000 - 21600000"/>
              <draw:equation draw:name="f27" draw:formula="if(?f26, 21600000, 21550000)"/>
              <draw:equation draw:name="f28" draw:formula="-21550000 - ?f27"/>
              <draw:equation draw:name="f29" draw:formula="if(?f28, -21550000, ?f27)"/>
              <draw:equation draw:name="f30" draw:formula="?f0 + ?f29"/>
              <draw:equation draw:name="f31" draw:formula="?f0 + ?f1"/>
              <draw:equation draw:name="f32" draw:formula="?f31 * ?f12 / ?f0"/>
              <draw:equation draw:name="f33" draw:formula="0 - ?f32"/>
              <draw:equation draw:name="f34" draw:formula="cos(?f33)"/>
              <draw:equation draw:name="f35" draw:formula="0 - ?f34"/>
              <draw:equation draw:name="f36" draw:formula="?f35 * ?f10"/>
              <draw:equation draw:name="f37" draw:formula="sin(?f33)"/>
              <draw:equation draw:name="f38" draw:formula="0 - ?f37"/>
              <draw:equation draw:name="f39" draw:formula="?f38 * ?f7"/>
              <draw:equation draw:name="f40" draw:formula="sqrt(?f36 * ?f36 + ?f39 * ?f39 + 0 * 0)"/>
              <draw:equation draw:name="f41" draw:formula="?f10 * ?f7 / ?f40"/>
              <draw:equation draw:name="f42" draw:formula="?f38 * ?f41"/>
              <draw:equation draw:name="f43" draw:formula="?f2 - ?f42"/>
              <draw:equation draw:name="f44" draw:formula="?f35 * ?f41"/>
              <draw:equation draw:name="f45" draw:formula="?f8 - ?f44"/>
              <draw:equation draw:name="f46" draw:formula="?f43 - ?f10"/>
              <draw:equation draw:name="f47" draw:formula="?f45 - ?f7"/>
              <draw:equation draw:name="f48" draw:formula="?f43 + ?f10"/>
              <draw:equation draw:name="f49" draw:formula="?f45 + ?f7"/>
              <draw:equation draw:name="f50" draw:formula="?f30 + ?f1"/>
              <draw:equation draw:name="f51" draw:formula="?f50 * ?f12 / ?f0"/>
              <draw:equation draw:name="f52" draw:formula="0 - ?f51"/>
              <draw:equation draw:name="f53" draw:formula="cos(?f52)"/>
              <draw:equation draw:name="f54" draw:formula="0 - ?f53"/>
              <draw:equation draw:name="f55" draw:formula="?f54 * ?f10"/>
              <draw:equation draw:name="f56" draw:formula="sin(?f52)"/>
              <draw:equation draw:name="f57" draw:formula="0 - ?f56"/>
              <draw:equation draw:name="f58" draw:formula="?f57 * ?f7"/>
              <draw:equation draw:name="f59" draw:formula="sqrt(?f55 * ?f55 + ?f58 * ?f58 + 0 * 0)"/>
              <draw:equation draw:name="f60" draw:formula="?f10 * ?f7 / ?f59"/>
              <draw:equation draw:name="f61" draw:formula="?f57 * ?f60"/>
              <draw:equation draw:name="f62" draw:formula="?f43 + ?f61"/>
              <draw:equation draw:name="f63" draw:formula="?f54 * ?f60"/>
              <draw:equation draw:name="f64" draw:formula="?f45 + ?f63"/>
              <draw:equation draw:name="f65" draw:formula="if(?f29, ?f2, ?f46)"/>
              <draw:equation draw:name="f66" draw:formula="if(?f29, ?f8, ?f47)"/>
              <draw:equation draw:name="f67" draw:formula="if(?f29, ?f2, ?f48)"/>
              <draw:equation draw:name="f68" draw:formula="if(?f29, ?f8, ?f49)"/>
              <draw:equation draw:name="f69" draw:formula="if(?f29, ?f46, ?f62)"/>
              <draw:equation draw:name="f70" draw:formula="if(?f29, ?f47, ?f64)"/>
              <draw:equation draw:name="f71" draw:formula="if(?f29, ?f48, ?f62)"/>
              <draw:equation draw:name="f72" draw:formula="if(?f29, ?f49, ?f64)"/>
            </draw:enhanced-geometry>
          </draw:custom-shape>
          <draw:custom-shape svg:x="10.26452in" svg:y="3.34322in" svg:width="0.79323in" svg:height="0.79323in" draw:id="id84" draw:style-name="a430">
            <svg:title/>
            <svg:desc>Document</svg:desc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9.52795in" svg:y="4.86169in" svg:width="2.26636in" svg:height="0.7874in" draw:id="id85" draw:style-name="a437">
            <svg:title/>
            <svg:desc/>
            <text:p text:style-name="a436" text:class-names="" text:cond-style-name=""><text:span text:style-name="a431" text:class-names="">Large piece<text:s text:c="1"/></text:span><text:span text:style-name="a432" text:class-names="">of<text:s text:c="1"/></text:span><text:span text:style-name="a433" text:class-names="">paper<text:s text:c="1"/></text:span><text:span text:style-name="a434" text:class-names="">or tarpaulin<text:s text:c="1"/></text:span><text:span text:style-name="a435" text:class-names=""/></text:p>
            <draw:enhanced-geometry xmlns:dr3d="urn:oasis:names:tc:opendocument:xmlns:dr3d:1.0" draw:type="non-primitive" svg:viewBox="0 0 2072362 720000" draw:enhanced-path="M 0 0 L 2072362 0 2072362 720000 0 720000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072362"/>
              <draw:equation draw:name="f7" draw:formula="?f4 / 720000"/>
              <draw:equation draw:name="f8" draw:formula="0 * ?f5 / 2072362"/>
              <draw:equation draw:name="f9" draw:formula="0 * ?f4 / 720000"/>
              <draw:equation draw:name="f10" draw:formula="2072362 * ?f5 / 2072362"/>
              <draw:equation draw:name="f11" draw:formula="720000 * ?f4 / 720000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</draw:g>
        <draw:frame draw:id="id87" draw:style-name="a442" draw:name="TextBox 3" svg:x="10.90816in" svg:y="7.10672in" svg:width="3.91837in" svg:height="0.33659in">
          <draw:text-box>
            <text:p text:style-name="a441" text:class-names="" text:cond-style-name=""><text:span text:style-name="a439" text:class-names="">Copyright of Toni Leigh V.01</text:span><text:span text:style-name="a440" text:class-names=""/></text:p>
          </draw:text-box>
          <svg:title/>
          <svg:desc/>
        </draw:frame>
        <draw:frame draw:id="id88" draw:style-name="a443" draw:name="Picture 2" svg:x="1.25286in" svg:y="5.29841in" svg:width="1.77315in" svg:height="1.32395in" style:rel-width="scale" style:rel-height="scale">
          <draw:image xlink:href="media/image2.jpeg" xlink:type="simple" xlink:show="embed" xlink:actuate="onLoad"/>
          <svg:title/>
          <svg:desc/>
        </draw:frame>
        <draw:frame draw:id="id89" draw:style-name="a444" draw:transform="translate(-0.71488in -0.95743in) rotate(-1.5708) translate(6.22772in 6.0133in)" draw:name="Picture 4" svg:width="1.42977in" svg:height="1.91487in" style:rel-width="scale" style:rel-height="scale">
          <draw:image xlink:href="media/image3.jpeg" xlink:type="simple" xlink:show="embed" xlink:actuate="onLoad"/>
          <svg:title/>
          <svg:desc/>
        </draw:frame>
        <draw:frame draw:id="id90" draw:style-name="a445" draw:transform="translate(-0.71488in -0.95743in) rotate(-1.5708) translate(8.42551in 6.0133in)" draw:name="Picture 6" svg:width="1.42977in" svg:height="1.91487in" style:rel-width="scale" style:rel-height="scale">
          <draw:image xlink:href="media/image4.jpeg" xlink:type="simple" xlink:show="embed" xlink:actuate="onLoad"/>
          <svg:title/>
          <svg:desc/>
        </draw:frame>
        <draw:frame draw:id="id91" draw:style-name="a446" draw:transform="translate(-0.66198in -0.88658in) rotate(-1.5708) translate(4.14815in 5.96039in)" draw:name="Picture 8" svg:width="1.32395in" svg:height="1.77315in" style:rel-width="scale" style:rel-height="scale">
          <draw:image xlink:href="media/image5.jpeg" xlink:type="simple" xlink:show="embed" xlink:actuate="onLoad"/>
          <svg:title/>
          <svg:desc/>
        </draw:frame>
      </draw:page>
      <draw:page draw:name="Slide3" draw:style-name="a447" draw:master-page-name="Master1-Layout9-picTx-Picture-with-Caption" presentation:presentation-page-layout-name="Master1-PPL9" draw:id="Slide-258">
        <draw:custom-shape svg:x="0in" svg:y="0in" svg:width="13.33in" svg:height="7.5in" draw:id="id92" draw:style-name="a450" draw:name="Rectangle 23">
          <svg:title/>
          <svg:desc/>
          <text:p text:style-name="a449" text:class-names="" text:cond-style-name=""><text:span text:style-name="a4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3" presentation:style-name="a453" draw:name="Title 1" svg:x="5.09in" svg:y="0.36in" svg:width="7.54in" svg:height="1.95in" presentation:class="title" presentation:placeholder="false">
          <draw:text-box>
            <text:p text:style-name="a452" text:class-names="" text:cond-style-name=""><text:span text:style-name="a451" text:class-names="">Step one<text:s text:c="1"/></text:span></text:p>
          </draw:text-box>
          <svg:title/>
          <svg:desc/>
        </draw:frame>
        <draw:custom-shape svg:x="5.09in" svg:y="2.62in" svg:width="4.64085in" svg:height="0.02in" draw:id="id94" draw:style-name="a456" draw:name="sketchy line">
          <svg:title/>
          <svg:desc/>
          <text:p text:style-name="a455" text:class-names="" text:cond-style-name=""><text:span text:style-name="a4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Text Placeholder 3" draw:id="id97" draw:style-name="a469">
          <svg:title/>
          <svg:desc/>
          <draw:custom-shape svg:x="5.09092in" svg:y="3.78812in" svg:width="3.5896in" svg:height="2.15376in" draw:id="id95" draw:style-name="a461">
            <svg:title/>
            <svg:desc/>
            <text:p text:style-name="a459" text:class-names="" text:cond-style-name=""><text:span text:style-name="a457" text:class-names="">Firstly, you will need to wrap your feet in the bubble wrap. Simply wrap it around your feet securely, making sure all areas of the feet are covered.<text:s text:c="1"/></text:span><text:span text:style-name="a458" text:class-names=""/></text:p>
            <draw:enhanced-geometry xmlns:dr3d="urn:oasis:names:tc:opendocument:xmlns:dr3d:1.0" draw:type="non-primitive" svg:viewBox="0 0 3282329 1969397" draw:enhanced-path="M 0 0 L 3282329 0 3282329 1969397 0 1969397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3282329"/>
              <draw:equation draw:name="f7" draw:formula="?f4 / 1969397"/>
              <draw:equation draw:name="f8" draw:formula="0 * ?f5 / 3282329"/>
              <draw:equation draw:name="f9" draw:formula="0 * ?f4 / 1969397"/>
              <draw:equation draw:name="f10" draw:formula="3282329 * ?f5 / 3282329"/>
              <draw:equation draw:name="f11" draw:formula="1969397 * ?f4 / 1969397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9.03948in" svg:y="3.78812in" svg:width="3.5896in" svg:height="2.15376in" draw:id="id96" draw:style-name="a468">
            <svg:title/>
            <svg:desc/>
            <text:p text:style-name="a463" text:class-names="" text:cond-style-name=""><text:span text:style-name="a462" text:class-names="">Once all areas are covered you can then secure it with the sticky tape.<text:s text:c="1"/></text:span></text:p>
            <text:p text:style-name="a466" text:class-names="" text:cond-style-name=""><text:span text:style-name="a464" text:class-names="">Make sure that It won’t slip off your hands or feet when you start to move.</text:span><text:span text:style-name="a465" text:class-names=""/></text:p>
            <draw:enhanced-geometry xmlns:dr3d="urn:oasis:names:tc:opendocument:xmlns:dr3d:1.0" draw:type="non-primitive" svg:viewBox="0 0 3282329 1969397" draw:enhanced-path="M 0 0 L 3282329 0 3282329 1969397 0 1969397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3282329"/>
              <draw:equation draw:name="f7" draw:formula="?f4 / 1969397"/>
              <draw:equation draw:name="f8" draw:formula="0 * ?f5 / 3282329"/>
              <draw:equation draw:name="f9" draw:formula="0 * ?f4 / 1969397"/>
              <draw:equation draw:name="f10" draw:formula="3282329 * ?f5 / 3282329"/>
              <draw:equation draw:name="f11" draw:formula="1969397 * ?f4 / 1969397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</draw:g>
        <draw:frame draw:id="id98" draw:style-name="a473" draw:name="TextBox 7" svg:x="10.12803in" svg:y="7.04914in" svg:width="3.30275in" svg:height="0.40391in">
          <draw:text-box>
            <text:p text:style-name="a472" text:class-names="" text:cond-style-name=""><text:span text:style-name="a470" text:class-names="">Copyright of Toni Leigh V.01</text:span><text:span text:style-name="a471" text:class-names=""/></text:p>
          </draw:text-box>
          <svg:title/>
          <svg:desc/>
        </draw:frame>
        <draw:frame draw:id="id99" draw:style-name="a474" draw:transform="translate(-1.47344in -1.97336in) rotate(-1.5708) translate(2.30784in 5.29656in)" draw:name="Picture 2" svg:width="2.94688in" svg:height="3.94671in" style:rel-width="scale" style:rel-height="scale">
          <draw:image xlink:href="media/image3.jpeg" xlink:type="simple" xlink:show="embed" xlink:actuate="onLoad"/>
          <svg:title/>
          <svg:desc/>
        </draw:frame>
        <draw:frame draw:id="id100" draw:style-name="a475" draw:name="Picture 4" svg:x="0.30041in" svg:y="0.56023in" svg:width="3.94671in" svg:height="2.94688in" style:rel-width="scale" style:rel-height="scale">
          <draw:image xlink:href="media/image6.jpeg" xlink:type="simple" xlink:show="embed" xlink:actuate="onLoad"/>
          <svg:title/>
          <svg:desc/>
        </draw:frame>
        <draw:frame draw:id="id101" draw:style-name="a476" draw:name="Picture 6" svg:x="10.53965in" svg:y="0.36in" svg:width="2.33333in" svg:height="3.125in" style:rel-width="scale" style:rel-height="scale">
          <draw:image xlink:href="media/image5.jpeg" xlink:type="simple" xlink:show="embed" xlink:actuate="onLoad"/>
          <svg:title/>
          <svg:desc/>
        </draw:frame>
      </draw:page>
      <draw:page draw:name="Slide4" draw:style-name="a477" draw:master-page-name="Master1-Layout9-picTx-Picture-with-Caption" presentation:presentation-page-layout-name="Master1-PPL9" draw:id="Slide-259">
        <draw:custom-shape svg:x="0in" svg:y="0in" svg:width="13.33in" svg:height="7.5in" draw:id="id102" draw:style-name="a480" draw:name="Rectangle 20">
          <svg:title/>
          <svg:desc/>
          <text:p text:style-name="a479" text:class-names="" text:cond-style-name=""><text:span text:style-name="a47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3" presentation:style-name="a483" draw:name="Title 1" svg:x="5.09in" svg:y="0.36in" svg:width="7.54in" svg:height="1.95in" presentation:class="title" presentation:placeholder="false">
          <draw:text-box>
            <text:p text:style-name="a482" text:class-names="" text:cond-style-name=""><text:span text:style-name="a481" text:class-names="">Step two<text:s text:c="1"/></text:span></text:p>
          </draw:text-box>
          <svg:title/>
          <svg:desc/>
        </draw:frame>
        <draw:frame draw:id="id104" presentation:style-name="a484" draw:name="Picture Placeholder 6" svg:x="0.00002in" svg:y="0in" svg:width="4.43189in" svg:height="7.5in" style:rel-width="scale" style:rel-height="scale" presentation:class="graphic" presentation:placeholder="false">
          <draw:image xlink:href="media/image7.jpg" xlink:type="simple" xlink:show="embed" xlink:actuate="onLoad"/>
          <svg:title/>
          <svg:desc>A picture containing grass, child

Description automatically generated</svg:desc>
        </draw:frame>
        <draw:custom-shape svg:x="5.09in" svg:y="2.62in" svg:width="4.64085in" svg:height="0.02in" draw:id="id105" draw:style-name="a487" draw:name="sketchy line">
          <svg:title/>
          <svg:desc/>
          <text:p text:style-name="a486" text:class-names="" text:cond-style-name=""><text:span text:style-name="a48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6" presentation:style-name="a499" draw:name="Text Placeholder 3" svg:x="5.09in" svg:y="2.96in" svg:width="7.54in" svg:height="3.81in" presentation:class="outline" presentation:placeholder="false">
          <draw:text-box>
            <text:list text:style-name="a491">
              <text:list-item>
                <text:p text:style-name="a490" text:class-names="" text:cond-style-name=""><text:span text:style-name="a488" text:class-names="">Here is where the fun starts! Dip your hands and feet into the paint and then start to press down on your paper with your bubble wrap<text:s text:c="1"/></text:span><text:span text:style-name="a489" text:class-names=""/></text:p>
              </text:list-item>
            </text:list>
            <text:list text:style-name="a494">
              <text:list-item>
                <text:p text:style-name="a493" text:class-names="" text:cond-style-name=""><text:span text:style-name="a492" text:class-names=""/></text:p>
              </text:list-item>
            </text:list>
            <text:list text:style-name="a498">
              <text:list-item>
                <text:p text:style-name="a497" text:class-names="" text:cond-style-name=""><text:span text:style-name="a495" text:class-names="">Allow<text:s text:c="1"/></text:span><text:span text:style-name="a496" text:class-names="">children to explore the sensory texture! This is super fun and can be achieved on both hands and feet<text:s text:c="1"/></text:span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 Slide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Title and Content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Section Header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Two Content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Comparison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Title Only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Blank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Content with Caption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Picture with Caption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Title and Vertical Text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Vertical Title and Text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460" draw:style="linear" draw:angle="0" draw:start-color="#f18c55" draw:end-color="#f67b28" draw:start-intensity="100%" draw:end-intensity="100%"/>
    <draw:gradient draw:name="a467" draw:style="linear" draw:angle="0" draw:start-color="#f18c55" draw:end-color="#f67b28" draw:start-intensity="100%" draw:end-intensity="100%"/>
    <draw:fill-image draw:name="a417" xlink:href="media/image8.svg" xlink:show="embed" xlink:actuate="onLoad"/>
    <draw:fill-image draw:name="a429" xlink:href="media/image9.svg" xlink:show="embed" xlink:actuate="onLoad"/>
    <draw:fill-image draw:name="a411" xlink:href="media/image10.svg" xlink:show="embed" xlink:actuate="onLoad"/>
    <draw:fill-image draw:name="a423" xlink:href="media/image11.svg" xlink:show="embed" xlink:actuate="onLoad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9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3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0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7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5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7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frame draw:id="id0" presentation:style-name="a4" draw:name="Title Placeholder 1" svg:x="0.91667in" svg:y="0.39931in" svg:width="11.5in" svg:height="1.44965in" presentation:class="title" presentation:placeholder="false">
        <draw:text-box>
          <text:p text:style-name="a3" text:class-names="" text:cond-style-name=""><text:span text:style-name="a1" text:class-names="">Click to edit Master title style</text:span><text:span text:style-name="a2" text:class-names=""/></text:p>
        </draw:text-box>
        <svg:title/>
        <svg:desc/>
      </draw:frame>
      <draw:frame draw:id="id1" presentation:style-name="a21" draw:name="Text Placeholder 2" svg:x="0.91667in" svg:y="1.99653in" svg:width="11.5in" svg:height="4.7586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Click to edit Master text styles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Second level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Third level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Fifth level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Date Placeholder 3" svg:x="0.91667in" svg:y="6.95139in" svg:width="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/></text:span><text:span text:style-name="a24" text:class-names=""/></text:p>
        </draw:text-box>
        <svg:title/>
        <svg:desc/>
      </draw:frame>
      <draw:frame draw:id="id3" presentation:style-name="a29" draw:name="Footer Placeholder 4" svg:x="4.41667in" svg:y="6.95139in" svg:width="4.5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Slide Number Placeholder 5" svg:x="9.41667in" svg:y="6.95139in" svg:width="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/></text:span><text:span text:style-name="a31" text:class-names=""/></text:p>
        </draw:text-box>
        <svg:title/>
        <svg:desc/>
      </draw:frame>
    </style:master-page>
    <style:master-page style:name="Master1-Layout1-title-Title-Slide" style:page-layout-name="pageLayout1" draw:style-name="a34">
      <draw:frame draw:id="id5" presentation:style-name="a38" draw:name="Title 1" svg:x="1.66667in" svg:y="1.22743in" svg:width="10in" svg:height="2.61111in" presentation:class="title" presentation:placeholder="false">
        <draw:text-box>
          <text:p text:style-name="a37" text:class-names="" text:cond-style-name=""><text:span text:style-name="a35" text:class-names="">Click to edit Master title style</text:span><text:span text:style-name="a36" text:class-names=""/></text:p>
        </draw:text-box>
        <svg:title/>
        <svg:desc/>
      </draw:frame>
      <draw:frame draw:id="id6" presentation:style-name="a42" draw:name="Subtitle 2" svg:x="1.66667in" svg:y="3.93924in" svg:width="10in" svg:height="1.81076in" presentation:class="subtitle" presentation:placeholder="false">
        <draw:text-box>
          <text:p text:style-name="a41" text:class-names="" text:cond-style-name=""><text:span text:style-name="a39" text:class-names="">Click to edit Master subtitle style</text:span><text:span text:style-name="a40" text:class-names=""/></text:p>
        </draw:text-box>
        <svg:title/>
        <svg:desc/>
      </draw:frame>
      <draw:frame draw:id="id7" presentation:style-name="a47" draw:name="Date Placeholder 3" svg:x="0.91667in" svg:y="6.95139in" svg:width="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/></text:span><text:span text:style-name="a45" text:class-names=""/></text:p>
        </draw:text-box>
        <svg:title/>
        <svg:desc/>
      </draw:frame>
      <draw:frame draw:id="id8" presentation:style-name="a50" draw:name="Footer Placeholder 4" svg:x="4.41667in" svg:y="6.95139in" svg:width="4.5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Slide Number Placeholder 5" svg:x="9.41667in" svg:y="6.95139in" svg:width="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/></text:span><text:span text:style-name="a52" text:class-names=""/></text:p>
        </draw:text-box>
        <svg:title/>
        <svg:desc/>
      </draw:frame>
    </style:master-page>
    <style:master-page style:name="Master1-Layout2-obj-Title-and-Content" style:page-layout-name="pageLayout1" draw:style-name="a55">
      <draw:frame draw:id="id10" presentation:style-name="a59" draw:name="Title 1" svg:x="0.91667in" svg:y="0.39931in" svg:width="11.5in" svg:height="1.44965in" presentation:class="title" presentation:placeholder="false">
        <draw:text-box>
          <text:p text:style-name="a58" text:class-names="" text:cond-style-name=""><text:span text:style-name="a56" text:class-names="">Click to edit Master title style</text:span><text:span text:style-name="a57" text:class-names=""/></text:p>
        </draw:text-box>
        <svg:title/>
        <svg:desc/>
      </draw:frame>
      <draw:frame draw:id="id11" presentation:style-name="a76" draw:name="Content Placeholder 2" svg:x="0.91667in" svg:y="1.99653in" svg:width="11.5in" svg:height="4.75868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Click to edit Master text styles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Second level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Third level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Fifth level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Date Placeholder 3" svg:x="0.91667in" svg:y="6.95139in" svg:width="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/></text:span><text:span text:style-name="a79" text:class-names=""/></text:p>
        </draw:text-box>
        <svg:title/>
        <svg:desc/>
      </draw:frame>
      <draw:frame draw:id="id13" presentation:style-name="a84" draw:name="Footer Placeholder 4" svg:x="4.41667in" svg:y="6.95139in" svg:width="4.5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Slide Number Placeholder 5" svg:x="9.41667in" svg:y="6.95139in" svg:width="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/></text:span><text:span text:style-name="a86" text:class-names=""/></text:p>
        </draw:text-box>
        <svg:title/>
        <svg:desc/>
      </draw:frame>
    </style:master-page>
    <style:master-page style:name="Master1-Layout3-secHead-Section-Header" style:page-layout-name="pageLayout1" draw:style-name="a89">
      <draw:frame draw:id="id15" presentation:style-name="a93" draw:name="Title 1" svg:x="0.90972in" svg:y="1.86979in" svg:width="11.5in" svg:height="3.11979in" presentation:class="title" presentation:placeholder="false">
        <draw:text-box>
          <text:p text:style-name="a92" text:class-names="" text:cond-style-name=""><text:span text:style-name="a90" text:class-names="">Click to edit Master title style</text:span><text:span text:style-name="a91" text:class-names=""/></text:p>
        </draw:text-box>
        <svg:title/>
        <svg:desc/>
      </draw:frame>
      <draw:frame draw:id="id16" presentation:style-name="a97" draw:name="Text Placeholder 2" svg:x="0.90972in" svg:y="5.0191in" svg:width="11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Click to edit Master text styles</text:span></text:p>
            </text:list-item>
          </text:list>
        </draw:text-box>
        <svg:title/>
        <svg:desc/>
      </draw:frame>
      <draw:frame draw:id="id17" presentation:style-name="a102" draw:name="Date Placeholder 3" svg:x="0.91667in" svg:y="6.95139in" svg:width="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/></text:span><text:span text:style-name="a100" text:class-names=""/></text:p>
        </draw:text-box>
        <svg:title/>
        <svg:desc/>
      </draw:frame>
      <draw:frame draw:id="id18" presentation:style-name="a105" draw:name="Footer Placeholder 4" svg:x="4.41667in" svg:y="6.95139in" svg:width="4.5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Slide Number Placeholder 5" svg:x="9.41667in" svg:y="6.95139in" svg:width="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/></text:span><text:span text:style-name="a107" text:class-names=""/></text:p>
        </draw:text-box>
        <svg:title/>
        <svg:desc/>
      </draw:frame>
    </style:master-page>
    <style:master-page style:name="Master1-Layout4-twoObj-Two-Content" style:page-layout-name="pageLayout1" draw:style-name="a110">
      <draw:frame draw:id="id20" presentation:style-name="a114" draw:name="Title 1" svg:x="0.91667in" svg:y="0.39931in" svg:width="11.5in" svg:height="1.44965in" presentation:class="title" presentation:placeholder="false">
        <draw:text-box>
          <text:p text:style-name="a113" text:class-names="" text:cond-style-name=""><text:span text:style-name="a111" text:class-names="">Click to edit Master title style</text:span><text:span text:style-name="a112" text:class-names=""/></text:p>
        </draw:text-box>
        <svg:title/>
        <svg:desc/>
      </draw:frame>
      <draw:frame draw:id="id21" presentation:style-name="a131" draw:name="Content Placeholder 2" svg:x="0.91667in" svg:y="1.99653in" svg:width="5.66667in" svg:height="4.75868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Click to edit Master text styles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Second level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Third level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Fifth level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Content Placeholder 3" svg:x="6.75in" svg:y="1.99653in" svg:width="5.66667in" svg:height="4.75868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Click to edit Master text styles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Second level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Third level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Fifth level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Date Placeholder 4" svg:x="0.91667in" svg:y="6.95139in" svg:width="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/></text:span><text:span text:style-name="a151" text:class-names=""/></text:p>
        </draw:text-box>
        <svg:title/>
        <svg:desc/>
      </draw:frame>
      <draw:frame draw:id="id24" presentation:style-name="a156" draw:name="Footer Placeholder 5" svg:x="4.41667in" svg:y="6.95139in" svg:width="4.5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Slide Number Placeholder 6" svg:x="9.41667in" svg:y="6.95139in" svg:width="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/></text:span><text:span text:style-name="a158" text:class-names=""/></text:p>
        </draw:text-box>
        <svg:title/>
        <svg:desc/>
      </draw:frame>
    </style:master-page>
    <style:master-page style:name="Master1-Layout5-twoTxTwoObj-Comparison" style:page-layout-name="pageLayout1" draw:style-name="a161">
      <draw:frame draw:id="id26" presentation:style-name="a165" draw:name="Title 1" svg:x="0.9184in" svg:y="0.39931in" svg:width="11.5in" svg:height="1.44965in" presentation:class="title" presentation:placeholder="false">
        <draw:text-box>
          <text:p text:style-name="a164" text:class-names="" text:cond-style-name=""><text:span text:style-name="a162" text:class-names="">Click to edit Master title style</text:span><text:span text:style-name="a163" text:class-names=""/></text:p>
        </draw:text-box>
        <svg:title/>
        <svg:desc/>
      </draw:frame>
      <draw:frame draw:id="id27" presentation:style-name="a169" draw:name="Text Placeholder 2" svg:x="0.9184in" svg:y="1.83854in" svg:width="5.64062in" svg:height="0.90104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Click to edit Master text styles</text:span></text:p>
            </text:list-item>
          </text:list>
        </draw:text-box>
        <svg:title/>
        <svg:desc/>
      </draw:frame>
      <draw:frame draw:id="id28" presentation:style-name="a186" draw:name="Content Placeholder 3" svg:x="0.9184in" svg:y="2.73958in" svg:width="5.64062in" svg:height="4.02951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Click to edit Master text styles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Second level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Third level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Fifth level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Text Placeholder 4" svg:x="6.75in" svg:y="1.83854in" svg:width="5.6684in" svg:height="0.90104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Click to edit Master text styles</text:span></text:p>
            </text:list-item>
          </text:list>
        </draw:text-box>
        <svg:title/>
        <svg:desc/>
      </draw:frame>
      <draw:frame draw:id="id30" presentation:style-name="a207" draw:name="Content Placeholder 5" svg:x="6.75in" svg:y="2.73958in" svg:width="5.6684in" svg:height="4.02951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Click to edit Master text styles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Second level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Third level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Fifth level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Date Placeholder 6" svg:x="0.91667in" svg:y="6.95139in" svg:width="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/></text:span><text:span text:style-name="a210" text:class-names=""/></text:p>
        </draw:text-box>
        <svg:title/>
        <svg:desc/>
      </draw:frame>
      <draw:frame draw:id="id32" presentation:style-name="a215" draw:name="Footer Placeholder 7" svg:x="4.41667in" svg:y="6.95139in" svg:width="4.5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Slide Number Placeholder 8" svg:x="9.41667in" svg:y="6.95139in" svg:width="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/></text:span><text:span text:style-name="a217" text:class-names=""/></text:p>
        </draw:text-box>
        <svg:title/>
        <svg:desc/>
      </draw:frame>
    </style:master-page>
    <style:master-page style:name="Master1-Layout6-titleOnly-Title-Only" style:page-layout-name="pageLayout1" draw:style-name="a220">
      <draw:frame draw:id="id34" presentation:style-name="a224" draw:name="Title 1" svg:x="0.91667in" svg:y="0.39931in" svg:width="11.5in" svg:height="1.44965in" presentation:class="title" presentation:placeholder="false">
        <draw:text-box>
          <text:p text:style-name="a223" text:class-names="" text:cond-style-name=""><text:span text:style-name="a221" text:class-names="">Click to edit Master title style</text:span><text:span text:style-name="a222" text:class-names=""/></text:p>
        </draw:text-box>
        <svg:title/>
        <svg:desc/>
      </draw:frame>
      <draw:frame draw:id="id35" presentation:style-name="a229" draw:name="Date Placeholder 2" svg:x="0.91667in" svg:y="6.95139in" svg:width="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/></text:span><text:span text:style-name="a227" text:class-names=""/></text:p>
        </draw:text-box>
        <svg:title/>
        <svg:desc/>
      </draw:frame>
      <draw:frame draw:id="id36" presentation:style-name="a232" draw:name="Footer Placeholder 3" svg:x="4.41667in" svg:y="6.95139in" svg:width="4.5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Slide Number Placeholder 4" svg:x="9.41667in" svg:y="6.95139in" svg:width="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/></text:span><text:span text:style-name="a234" text:class-names=""/></text:p>
        </draw:text-box>
        <svg:title/>
        <svg:desc/>
      </draw:frame>
    </style:master-page>
    <style:master-page style:name="Master1-Layout7-blank-Blank" style:page-layout-name="pageLayout1" draw:style-name="a237">
      <draw:frame draw:id="id38" presentation:style-name="a242" draw:name="Date Placeholder 1" svg:x="0.91667in" svg:y="6.95139in" svg:width="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/></text:span><text:span text:style-name="a240" text:class-names=""/></text:p>
        </draw:text-box>
        <svg:title/>
        <svg:desc/>
      </draw:frame>
      <draw:frame draw:id="id39" presentation:style-name="a245" draw:name="Footer Placeholder 2" svg:x="4.41667in" svg:y="6.95139in" svg:width="4.5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Slide Number Placeholder 3" svg:x="9.41667in" svg:y="6.95139in" svg:width="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/></text:span><text:span text:style-name="a247" text:class-names=""/></text:p>
        </draw:text-box>
        <svg:title/>
        <svg:desc/>
      </draw:frame>
    </style:master-page>
    <style:master-page style:name="Master1-Layout8-objTx-Content-with-Caption" style:page-layout-name="pageLayout1" draw:style-name="a250">
      <draw:frame draw:id="id41" presentation:style-name="a254" draw:name="Title 1" svg:x="0.9184in" svg:y="0.5in" svg:width="4.30035in" svg:height="1.75in" presentation:class="title" presentation:placeholder="false">
        <draw:text-box>
          <text:p text:style-name="a253" text:class-names="" text:cond-style-name=""><text:span text:style-name="a251" text:class-names="">Click to edit Master title style</text:span><text:span text:style-name="a252" text:class-names=""/></text:p>
        </draw:text-box>
        <svg:title/>
        <svg:desc/>
      </draw:frame>
      <draw:frame draw:id="id42" presentation:style-name="a271" draw:name="Content Placeholder 2" svg:x="5.6684in" svg:y="1.07986in" svg:width="6.75in" svg:height="5.32986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Click to edit Master text styles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Second level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Third level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Fifth level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Text Placeholder 3" svg:x="0.9184in" svg:y="2.25in" svg:width="4.30035in" svg:height="4.1684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Click to edit Master text styles</text:span></text:p>
            </text:list-item>
          </text:list>
        </draw:text-box>
        <svg:title/>
        <svg:desc/>
      </draw:frame>
      <draw:frame draw:id="id44" presentation:style-name="a280" draw:name="Date Placeholder 4" svg:x="0.91667in" svg:y="6.95139in" svg:width="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/></text:span><text:span text:style-name="a278" text:class-names=""/></text:p>
        </draw:text-box>
        <svg:title/>
        <svg:desc/>
      </draw:frame>
      <draw:frame draw:id="id45" presentation:style-name="a283" draw:name="Footer Placeholder 5" svg:x="4.41667in" svg:y="6.95139in" svg:width="4.5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Slide Number Placeholder 6" svg:x="9.41667in" svg:y="6.95139in" svg:width="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/></text:span><text:span text:style-name="a285" text:class-names=""/></text:p>
        </draw:text-box>
        <svg:title/>
        <svg:desc/>
      </draw:frame>
    </style:master-page>
    <style:master-page style:name="Master1-Layout9-picTx-Picture-with-Caption" style:page-layout-name="pageLayout1" draw:style-name="a288">
      <draw:frame draw:id="id47" presentation:style-name="a292" draw:name="Title 1" svg:x="0.9184in" svg:y="0.5in" svg:width="4.30035in" svg:height="1.75in" presentation:class="title" presentation:placeholder="false">
        <draw:text-box>
          <text:p text:style-name="a291" text:class-names="" text:cond-style-name=""><text:span text:style-name="a289" text:class-names="">Click to edit Master title style</text:span><text:span text:style-name="a290" text:class-names=""/></text:p>
        </draw:text-box>
        <svg:title/>
        <svg:desc/>
      </draw:frame>
      <draw:frame draw:id="id48" presentation:style-name="a295" draw:name="Picture Placeholder 2" svg:x="5.6684in" svg:y="1.07986in" svg:width="6.75in" svg:height="5.32986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Text Placeholder 3" svg:x="0.9184in" svg:y="2.25in" svg:width="4.30035in" svg:height="4.1684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Click to edit Master text styles</text:span></text:p>
            </text:list-item>
          </text:list>
        </draw:text-box>
        <svg:title/>
        <svg:desc/>
      </draw:frame>
      <draw:frame draw:id="id50" presentation:style-name="a304" draw:name="Date Placeholder 4" svg:x="0.91667in" svg:y="6.95139in" svg:width="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/></text:span><text:span text:style-name="a302" text:class-names=""/></text:p>
        </draw:text-box>
        <svg:title/>
        <svg:desc/>
      </draw:frame>
      <draw:frame draw:id="id51" presentation:style-name="a307" draw:name="Footer Placeholder 5" svg:x="4.41667in" svg:y="6.95139in" svg:width="4.5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Slide Number Placeholder 6" svg:x="9.41667in" svg:y="6.95139in" svg:width="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/></text:span><text:span text:style-name="a309" text:class-names=""/></text:p>
        </draw:text-box>
        <svg:title/>
        <svg:desc/>
      </draw:frame>
    </style:master-page>
    <style:master-page style:name="Master1-Layout10-vertTx-Title-and-Vertical-Text" style:page-layout-name="pageLayout1" draw:style-name="a312">
      <draw:frame draw:id="id53" presentation:style-name="a316" draw:name="Title 1" svg:x="0.91667in" svg:y="0.39931in" svg:width="11.5in" svg:height="1.44965in" presentation:class="title" presentation:placeholder="false">
        <draw:text-box>
          <text:p text:style-name="a315" text:class-names="" text:cond-style-name=""><text:span text:style-name="a313" text:class-names="">Click to edit Master title style</text:span><text:span text:style-name="a314" text:class-names=""/></text:p>
        </draw:text-box>
        <svg:title/>
        <svg:desc/>
      </draw:frame>
      <draw:frame draw:id="id54" presentation:style-name="a333" draw:name="Vertical Text Placeholder 2" svg:x="0.91667in" svg:y="1.99653in" svg:width="11.5in" svg:height="4.75868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Click to edit Master text styles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Second level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Third level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Fifth level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Date Placeholder 3" svg:x="0.91667in" svg:y="6.95139in" svg:width="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/></text:span><text:span text:style-name="a336" text:class-names=""/></text:p>
        </draw:text-box>
        <svg:title/>
        <svg:desc/>
      </draw:frame>
      <draw:frame draw:id="id56" presentation:style-name="a341" draw:name="Footer Placeholder 4" svg:x="4.41667in" svg:y="6.95139in" svg:width="4.5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Slide Number Placeholder 5" svg:x="9.41667in" svg:y="6.95139in" svg:width="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/></text:span><text:span text:style-name="a343" text:class-names=""/></text:p>
        </draw:text-box>
        <svg:title/>
        <svg:desc/>
      </draw:frame>
    </style:master-page>
    <style:master-page style:name="Master1-Layout11-vertTitleAndTx-Vertical-Title-and-Text" style:page-layout-name="pageLayout1" draw:style-name="a346">
      <draw:frame draw:id="id58" presentation:style-name="a350" draw:name="Vertical Title 1" svg:x="9.54167in" svg:y="0.39931in" svg:width="2.875in" svg:height="6.3559in" presentation:class="title" presentation:placeholder="false">
        <draw:text-box>
          <text:p text:style-name="a349" text:class-names="" text:cond-style-name=""><text:span text:style-name="a347" text:class-names="">Click to edit Master title style</text:span><text:span text:style-name="a348" text:class-names=""/></text:p>
        </draw:text-box>
        <svg:title/>
        <svg:desc/>
      </draw:frame>
      <draw:frame draw:id="id59" presentation:style-name="a367" draw:name="Vertical Text Placeholder 2" svg:x="0.91667in" svg:y="0.39931in" svg:width="8.45833in" svg:height="6.3559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Click to edit Master text styles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Second level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Third level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Fifth level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Date Placeholder 3" svg:x="0.91667in" svg:y="6.95139in" svg:width="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/></text:span><text:span text:style-name="a370" text:class-names=""/></text:p>
        </draw:text-box>
        <svg:title/>
        <svg:desc/>
      </draw:frame>
      <draw:frame draw:id="id61" presentation:style-name="a375" draw:name="Footer Placeholder 4" svg:x="4.41667in" svg:y="6.95139in" svg:width="4.5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Slide Number Placeholder 5" svg:x="9.41667in" svg:y="6.95139in" svg:width="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/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Bubble wrap painting</dc:title>
    <meta:initial-creator>Toni</meta:initial-creator>
    <dc:creator>Toni</dc:creator>
    <meta:creation-date>2021-07-19T07:15:36Z</meta:creation-date>
    <dc:date>2021-07-19T07:51:59Z</dc:date>
    <meta:editing-cycles>2</meta:editing-cycles>
    <meta:editing-duration>PT2183S</meta:editing-duration>
    <meta:document-statistic meta:paragraph-count="19" meta:word-count="162"/>
  </office:meta>
</office:document-meta>
</file>